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center"/>
    </style:style>
    <style:style style:name="T5" style:parent-style-name="DefaultParagraphFont" style:family="text">
      <style:text-properties fo:font-weight="bold" style:font-weight-asian="bold" fo:font-size="16pt" style:font-size-asian="16pt"/>
    </style:style>
    <style:style style:name="T6" style:parent-style-name="DefaultParagraphFont" style:family="text">
      <style:text-properties fo:font-weight="bold" style:font-weight-asian="bold" fo:font-size="12pt" style:font-size-asian="12pt"/>
    </style:style>
    <style:style style:name="T7" style:parent-style-name="DefaultParagraphFont" style:family="text">
      <style:text-properties fo:font-weight="bold" style:font-weight-asian="bold" fo:font-size="12pt" style:font-size-asian="12pt"/>
    </style:style>
    <style:style style:name="T8" style:parent-style-name="DefaultParagraphFont" style:family="text">
      <style:text-properties fo:font-weight="bold" style:font-weight-asian="bold" fo:font-size="12pt" style:font-size-asian="12pt"/>
    </style:style>
    <style:style style:name="T9" style:parent-style-name="DefaultParagraphFont" style:family="text">
      <style:text-properties fo:font-weight="bold" style:font-weight-asian="bold" fo:font-size="12pt" style:font-size-asian="12pt"/>
    </style:style>
    <style:style style:name="T10" style:parent-style-name="DefaultParagraphFont" style:family="text">
      <style:text-properties fo:font-weight="bold" style:font-weight-asian="bold" fo:color="#C00000" fo:font-size="12pt" style:font-size-asian="12pt"/>
    </style:style>
    <style:style style:name="T11" style:parent-style-name="DefaultParagraphFont" style:family="text">
      <style:text-properties fo:color="#C00000" fo:font-size="12pt" style:font-size-asian="12pt"/>
    </style:style>
    <style:style style:name="P12" style:parent-style-name="ListParagraph" style:list-style-name="LFO1" style:family="paragraph"/>
    <style:style style:name="P13" style:parent-style-name="ListParagraph" style:list-style-name="LFO1" style:family="paragraph"/>
    <style:style style:name="P14" style:parent-style-name="ListParagraph" style:list-style-name="LFO1" style:family="paragraph"/>
    <style:style style:name="P15" style:parent-style-name="ListParagraph" style:list-style-name="LFO1" style:family="paragraph"/>
    <style:style style:name="P16" style:parent-style-name="ListParagraph" style:list-style-name="LFO1" style:family="paragraph"/>
    <style:style style:name="P17" style:parent-style-name="ListParagraph" style:list-style-name="LFO1" style:family="paragraph"/>
    <style:style style:name="P18" style:parent-style-name="ListParagraph" style:family="paragraph">
      <style:paragraph-properties fo:margin-left="1in">
        <style:tab-stops/>
      </style:paragraph-properties>
    </style:style>
    <style:style style:name="T19" style:parent-style-name="DefaultParagraphFont" style:family="text">
      <style:text-properties fo:color="#C00000"/>
    </style:style>
    <style:style style:name="T20" style:parent-style-name="DefaultParagraphFont" style:family="text">
      <style:text-properties fo:font-weight="bold" style:font-weight-asian="bold" fo:color="#C00000" fo:font-size="12pt" style:font-size-asian="12pt"/>
    </style:style>
    <style:style style:name="T21" style:parent-style-name="DefaultParagraphFont" style:family="text">
      <style:text-properties fo:font-weight="bold" style:font-weight-asian="bold" fo:color="#C00000"/>
    </style:style>
    <style:style style:name="T22" style:parent-style-name="DefaultParagraphFont" style:family="text">
      <style:text-properties fo:color="#C00000"/>
    </style:style>
    <style:style style:name="T23" style:parent-style-name="DefaultParagraphFont" style:family="text">
      <style:text-properties fo:font-weight="bold" style:font-weight-asian="bold" fo:color="#C00000" fo:font-size="12pt" style:font-size-asian="12pt"/>
    </style:style>
    <style:style style:name="T24" style:parent-style-name="DefaultParagraphFont" style:family="text">
      <style:text-properties fo:color="#C00000" fo:font-size="12pt" style:font-size-asian="12pt"/>
    </style:style>
    <style:style style:name="T25" style:parent-style-name="DefaultParagraphFont" style:family="text">
      <style:text-properties fo:color="#C00000"/>
    </style:style>
    <style:style style:name="T26" style:parent-style-name="DefaultParagraphFont" style:family="text">
      <style:text-properties fo:font-weight="bold" style:font-weight-asian="bold" fo:color="#C00000" fo:font-size="12pt" style:font-size-asian="12pt"/>
    </style:style>
    <style:style style:name="T27" style:parent-style-name="DefaultParagraphFont" style:family="text">
      <style:text-properties fo:color="#C00000" fo:font-size="12pt" style:font-size-asian="12pt"/>
    </style:style>
    <style:style style:name="P28" style:parent-style-name="ListParagraph" style:family="paragraph">
      <style:paragraph-properties fo:margin-bottom="0.1666in"/>
    </style:style>
    <style:style style:name="T29" style:parent-style-name="DefaultParagraphFont" style:family="text">
      <style:text-properties fo:color="#C00000"/>
    </style:style>
    <style:style style:name="T30" style:parent-style-name="DefaultParagraphFont" style:family="text">
      <style:text-properties fo:font-weight="bold" style:font-weight-asian="bold" fo:color="#C00000" fo:font-size="12pt" style:font-size-asian="12pt"/>
    </style:style>
    <style:style style:name="T31" style:parent-style-name="DefaultParagraphFont" style:family="text">
      <style:text-properties fo:color="#C00000" fo:font-size="12pt" style:font-size-asian="12pt"/>
    </style:style>
    <style:style style:name="P32" style:parent-style-name="ListParagraph" style:family="paragraph">
      <style:paragraph-properties fo:margin-bottom="0in"/>
    </style:style>
    <style:style style:name="T33" style:parent-style-name="DefaultParagraphFont" style:family="text">
      <style:text-properties fo:color="#C00000"/>
    </style:style>
    <style:style style:name="T34" style:parent-style-name="DefaultParagraphFont" style:family="text">
      <style:text-properties fo:font-weight="bold" style:font-weight-asian="bold" fo:color="#C00000" fo:font-size="12pt" style:font-size-asian="12pt"/>
    </style:style>
    <style:style style:name="T35" style:parent-style-name="DefaultParagraphFont" style:family="text">
      <style:text-properties fo:font-weight="bold" style:font-weight-asian="bold" fo:color="#C00000" fo:font-size="12pt" style:font-size-asian="12pt"/>
    </style:style>
    <style:style style:name="T36" style:parent-style-name="DefaultParagraphFont" style:family="text">
      <style:text-properties fo:color="#C00000" fo:font-size="12pt" style:font-size-asian="12pt"/>
    </style:style>
    <style:style style:name="T37" style:parent-style-name="DefaultParagraphFont" style:family="text">
      <style:text-properties fo:color="#C00000" fo:font-size="12pt" style:font-size-asian="12pt"/>
    </style:style>
    <style:style style:name="P38" style:parent-style-name="ListParagraph" style:family="paragraph">
      <style:paragraph-properties fo:margin-bottom="0in"/>
    </style:style>
    <style:style style:name="T39" style:parent-style-name="DefaultParagraphFont" style:family="text">
      <style:text-properties fo:color="#C00000"/>
    </style:style>
    <style:style style:name="T40" style:parent-style-name="DefaultParagraphFont" style:family="text">
      <style:text-properties fo:font-weight="bold" style:font-weight-asian="bold" fo:color="#C00000" fo:font-size="12pt" style:font-size-asian="12pt"/>
    </style:style>
    <style:style style:name="T41" style:parent-style-name="DefaultParagraphFont" style:family="text">
      <style:text-properties fo:color="#C00000" fo:font-size="12pt" style:font-size-asian="12pt"/>
    </style:style>
    <style:style style:name="T42" style:parent-style-name="DefaultParagraphFont" style:family="text">
      <style:text-properties fo:font-weight="bold" style:font-weight-asian="bold" fo:color="#C00000" fo:font-size="12pt" style:font-size-asian="12pt"/>
    </style:style>
    <style:style style:name="T43" style:parent-style-name="DefaultParagraphFont" style:family="text">
      <style:text-properties fo:color="#C00000" fo:font-size="12pt" style:font-size-asian="12pt"/>
    </style:style>
    <style:style style:name="T44" style:parent-style-name="DefaultParagraphFont" style:family="text">
      <style:text-properties fo:font-weight="bold" style:font-weight-asian="bold" fo:color="#C00000" fo:font-size="12pt" style:font-size-asian="12pt"/>
    </style:style>
    <style:style style:name="T45" style:parent-style-name="DefaultParagraphFont" style:family="text">
      <style:text-properties fo:color="#C00000" fo:font-size="12pt" style:font-size-asian="12pt"/>
    </style:style>
    <style:style style:name="T46" style:parent-style-name="DefaultParagraphFont" style:family="text">
      <style:text-properties fo:font-weight="bold" style:font-weight-asian="bold" fo:color="#C00000" fo:font-size="12pt" style:font-size-asian="12pt"/>
    </style:style>
    <style:style style:name="T47" style:parent-style-name="DefaultParagraphFont" style:family="text">
      <style:text-properties fo:color="#C00000" fo:font-size="12pt" style:font-size-asian="12pt"/>
    </style:style>
    <style:style style:name="T48" style:parent-style-name="DefaultParagraphFont" style:family="text">
      <style:text-properties fo:font-weight="bold" style:font-weight-asian="bold"/>
    </style:style>
    <style:style style:name="P49" style:parent-style-name="Normal" style:family="paragraph">
      <style:text-properties fo:font-weight="bold" style:font-weight-asian="bold" fo:font-size="12pt" style:font-size-asian="12pt"/>
    </style:style>
    <style:style style:name="P50" style:parent-style-name="Normal" style:family="paragraph">
      <style:text-properties fo:font-weight="bold" style:font-weight-asian="bold" fo:font-size="12pt" style:font-size-asian="12pt"/>
    </style:style>
    <style:style style:name="P51" style:parent-style-name="Normal" style:family="paragraph">
      <style:paragraph-properties fo:margin-bottom="0.0833in" fo:line-height="100%" fo:margin-left="0.5in" fo:text-indent="-0.5in">
        <style:tab-stops/>
      </style:paragraph-properties>
    </style:style>
    <style:style style:name="P52" style:parent-style-name="Normal" style:family="paragraph">
      <style:paragraph-properties fo:margin-bottom="0.0833in" fo:line-height="100%" fo:margin-left="0.5in" fo:text-indent="-0.5in">
        <style:tab-stops/>
      </style:paragraph-properties>
    </style:style>
    <style:style style:name="T53" style:parent-style-name="DefaultParagraphFont" style:family="text">
      <style:text-properties fo:font-style="italic" style:font-style-asian="italic"/>
    </style:style>
    <style:style style:name="P54" style:parent-style-name="Normal" style:family="paragraph">
      <style:paragraph-properties fo:margin-bottom="0.0833in" fo:line-height="100%" fo:margin-left="0.5in" fo:text-indent="-0.5in">
        <style:tab-stops/>
      </style:paragraph-properties>
    </style:style>
    <style:style style:name="T55" style:parent-style-name="DefaultParagraphFont" style:family="text">
      <style:text-properties fo:font-style="italic" style:font-style-asian="italic"/>
    </style:style>
    <style:style style:name="P56" style:parent-style-name="Normal" style:family="paragraph">
      <style:paragraph-properties fo:margin-bottom="0.0833in" fo:line-height="100%" fo:margin-left="0.5in" fo:text-indent="-0.5in">
        <style:tab-stops/>
      </style:paragraph-properties>
    </style:style>
    <style:style style:name="P57" style:parent-style-name="Normal" style:family="paragraph">
      <style:paragraph-properties fo:margin-bottom="0.0833in" fo:line-height="100%" fo:margin-left="0.5in" fo:text-indent="-0.5in">
        <style:tab-stops/>
      </style:paragraph-properties>
    </style:style>
    <style:style style:name="T58" style:parent-style-name="DefaultParagraphFont" style:family="text">
      <style:text-properties fo:font-style="italic" style:font-style-asian="italic"/>
    </style:style>
    <style:style style:name="P59" style:parent-style-name="Normal" style:family="paragraph">
      <style:paragraph-properties fo:margin-bottom="0.0833in" fo:line-height="100%" fo:margin-left="0.5in" fo:text-indent="-0.5in">
        <style:tab-stops/>
      </style:paragraph-properties>
    </style:style>
    <style:style style:name="T60" style:parent-style-name="DefaultParagraphFont" style:family="text">
      <style:text-properties fo:font-style="italic" style:font-style-asian="italic"/>
    </style:style>
    <style:style style:name="P61" style:parent-style-name="Normal" style:family="paragraph">
      <style:paragraph-properties fo:margin-bottom="0.0833in" fo:line-height="100%" fo:margin-left="0.5in" fo:text-indent="-0.5in">
        <style:tab-stops/>
      </style:paragraph-properties>
    </style:style>
    <style:style style:name="T62" style:parent-style-name="DefaultParagraphFont" style:family="text">
      <style:text-properties fo:color="#000000"/>
    </style:style>
    <style:style style:name="T63" style:parent-style-name="DefaultParagraphFont" style:family="text">
      <style:text-properties fo:color="#000000"/>
    </style:style>
    <style:style style:name="T64" style:parent-style-name="DefaultParagraphFont" style:family="text">
      <style:text-properties fo:color="#000000"/>
    </style:style>
    <style:style style:name="P65" style:parent-style-name="Normal" style:family="paragraph">
      <style:paragraph-properties fo:text-align="center"/>
    </style:style>
    <style:style style:family="graphic" style:name="a6" style:parent-style-name="Graphics">
      <style:graphic-properties fo:border="none" fo:background-color="transparent" style:wrap="parallel" style:wrap-contour="true" style:wrap-contour-mode="outside" style:horizontal-rel="paragraph" style:vertical-rel="paragraph" style:horizontal-pos="from-left" style:vertical-pos="from-top"/>
    </style:style>
    <style:style style:family="graphic" style:name="a0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7" style:parent-style-name="Graphics">
      <style:graphic-properties fo:border="none" fo:background-color="transparent" style:wrap="parallel" style:wrap-contour="true" style:wrap-contour-mode="outside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none" fo:background-color="transparent" style:wrap="parallel" style:wrap-contour="true" style:wrap-contour-mode="outside" style:horizontal-rel="paragraph" style:vertical-rel="paragraph" style:horizontal-pos="from-left" style:vertical-pos="from-top"/>
    </style:style>
    <style:style style:family="graphic" style:name="a10" style:parent-style-name="Graphics">
      <style:graphic-properties fo:border="none" fo:background-color="transparent" style:wrap="parallel" style:wrap-contour="true" style:wrap-contour-mode="outside" style:horizontal-rel="paragraph" style:vertical-rel="paragraph" style:horizontal-pos="from-left" style:vertical-pos="from-top"/>
    </style:style>
    <style:style style:family="graphic" style:name="a8" style:parent-style-name="Graphics">
      <style:graphic-properties fo:border="none" fo:background-color="transparent" style:wrap="parallel" style:wrap-contour="true" style:wrap-contour-mode="outside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none" fo:background-color="transparent" style:wrap="parallel" style:wrap-contour="true" style:wrap-contour-mode="outside" style:horizontal-rel="paragraph" style:vertical-rel="paragraph" style:horizontal-pos="from-left" style:vertical-pos="from-top"/>
    </style:style>
    <style:style style:family="graphic" style:name="a9" style:parent-style-name="Graphics">
      <style:graphic-properties fo:border="none" fo:background-color="transparent" style:wrap="parallel" style:wrap-contour="true" style:wrap-contour-mode="outside" style:horizontal-rel="paragraph" style:vertical-rel="paragraph" style:horizontal-pos="from-left" style:vertical-pos="from-top"/>
    </style:style>
    <style:style style:family="graphic" style:name="a3" style:parent-style-name="Graphics">
      <style:graphic-properties fo:border="none" fo:background-color="transparent" style:wrap="parallel" style:wrap-contour="true" style:wrap-contour-mode="outside" style:horizontal-rel="paragraph" style:vertical-rel="paragraph" style:horizontal-pos="from-left" style:vertical-pos="from-top"/>
    </style:style>
    <style:style style:family="graphic" style:name="a4" style:parent-style-name="Graphics">
      <style:graphic-properties fo:border="none" fo:background-color="transparent" style:wrap="parallel" style:wrap-contour="true" style:wrap-contour-mode="outside" style:horizontal-rel="paragraph" style:vertical-rel="paragraph" style:horizontal-pos="from-left" style:vertical-pos="from-top"/>
    </style:style>
    <style:style style:family="graphic" style:name="a5" style:parent-style-name="Graphics">
      <style:graphic-properties fo:border="none" fo:background-color="transparent" style:wrap="parallel" style:wrap-contour="true" style:wrap-contour-mode="outside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draw:frame draw:z-index="251658240" draw:style-name="a0" draw:name="Picture 2" text:anchor-type="paragraph" svg:x="0in" svg:y="0in" svg:width="1.77778in" svg:height="1.77778in" style:rel-width="scale" style:rel-height="scale"><draw:image xlink:href="media/image1.jpeg" xlink:type="simple" xlink:show="embed" xlink:actuate="onLoad"/><svg:title/><svg:desc/></draw:frame><text:span text:style-name="T5">More Tips for Itinerant Teachers</text:span></text:p>
      <text:p text:style-name="Normal">Itinerant teachers must be ready for anything.<text:s/>Many<text:s/>itinerant teachers have evolved into their role, rather than trained for it. <text:s/>The transition from classroom teacher to traveling teacher meant altering my expectations and constantly redefining my role in my students’ education.<text:s/>Frustrating<text:s/>as<text:s/>it may seem at times,<text:s/>I find the role of itinerant teacher to be the<text:s/>most fulfilling.<text:s/></text:p>
      <text:p text:style-name="Normal">Just as “deaf children are not hearing children who cannot hear”,<text:s/>itinerant teachers are not simply classroom teachers with cars. <text:s/>Itinerants are also consultants, technology experts, cultural attaches, collaborators, and communicators.<text:s/>Itinerants know that planning and preparation are essential; we also know that all the best planning and preparation can be thwarted by traffic, weather, illness,<text:s/>changing schedules,<text:s/>miscommunication,<text:s/>fire drills, field trips,<text:s/>and heaven forbid—car trouble.<text:s/><text:bookmark-start text:name="_Hlk524620020"/>Supporting our low incidence students so that their needs can be met in the inclusive classroom takes knowledge, heart, and stamina.<text:bookmark-end text:name="_Hlk524620020"/></text:p>
      <text:p text:style-name="Normal"><draw:frame draw:z-index="251659264" draw:style-name="a1" draw:name="Picture 1" text:anchor-type="paragraph" svg:x="-0.06042in" svg:y="0.37778in" svg:width="1.32431in" svg:height="1.09653in" style:rel-width="scale" style:rel-height="scale"><draw:image xlink:href="media/image2.png" xlink:type="simple" xlink:show="embed" xlink:actuate="onLoad"/><svg:title/><svg:desc/></draw:frame><text:span text:style-name="T6">T</text:span><text:span text:style-name="T7">ips and tricks</text:span><text:span text:style-name="T8"><text:s/></text:span><text:span text:style-name="T9">learned through the years:</text:span></text:p>
      <text:p text:style-name="ListParagraph"><text:span text:style-name="T10">Show, don’t tell.</text:span><text:span text:style-name="T11"><text:s text:c="2"/></text:span>When it comes to discussing the educational impact of hearing loss, it can be more effective to show, rather than tell. A five-minute video or a few seconds of an audio clip demonstrating what a child’s hearing level<text:s/>sounds like can be more effective than anything I have to tell them<text:s/>or any handout I can provide.<text:s/>These<text:s/>demonstrations<text:s/>are very helpful when you are asked the inevitable question, “So what or how much can he/she actually hear?”<text:s/></text:p>
      <text:list text:style-name="LFO1" text:continue-numbering="true">
        <text:list-item>
          <text:list>
            <text:list-item>
              <text:p text:style-name="P12">Links to audio and video demonstrations have been collected on the following Supporting Success webpage:<text:s/><text:a xlink:href="https://successforkidswithhearingloss.com/for-professionals/demonstrations-simulated-listening-with-hearing-loss-devices/" office:target-frame-name="_top" xlink:show="replace"><text:span text:style-name="Hyperlink">https://successforkidswithhearingloss.com/for-professionals/demonstrations-simulated-listening-with-hearing-loss-devices/</text:span></text:a><text:s/></text:p>
            </text:list-item>
            <text:list-item>
              <text:p text:style-name="P13">Links to videos -<text:s/><text:a xlink:href="https://www4.esc13.net/rdspd/video-library/" office:target-frame-name="_top" xlink:show="replace"><text:span text:style-name="Hyperlink">https://www4.esc13.net/rdspd/video-library/</text:span></text:a><text:s text:c="2"/>A library of well-produced videos<text:s/>from Region 13 out of Austin, Texas<text:s/>that designed for<text:s/>teachers<text:s/>new to<text:s/>deaf or hard of hearing students in their classrooms.</text:p>
            </text:list-item>
            <text:list-item>
              <text:p text:style-name="P14"><text:a xlink:href="https://www.youtube.com/watch?v=JwWAHyD0f4w" office:target-frame-name="_top" xlink:show="replace"><text:span text:style-name="Hyperlink">https://www.youtube.com/watch?v=JwWAHyD0f4w</text:span></text:a><text:s text:c="2"/>another good resource for general education teachers.<text:s/></text:p>
            </text:list-item>
            <text:list-item>
              <text:p text:style-name="P15"><text:a xlink:href="https://www.youtube.com/watch?v=ITOg8keMKrA" office:target-frame-name="_top" xlink:show="replace"><text:span text:style-name="Hyperlink">https://www.youtube.com/watch?v=ITOg8keMKrA</text:span></text:a><text:s/>An alternative with<text:s/>cartoon-like<text:s/>characters.</text:p>
            </text:list-item>
            <text:list-item>
              <text:p text:style-name="P16">FM information and simulation -<text:s/><text:a xlink:href="https://www.youtube.com/watch?v=JNzxOJKCUug" office:target-frame-name="_top" xlink:show="replace"><text:span text:style-name="Hyperlink">https://www.youtube.com/watch?v=JNzxOJKCUug</text:span></text:a></text:p>
            </text:list-item>
            <text:list-item>
              <text:p text:style-name="P17">Find links to hearing level simulations and cochlear implant simulations can be found<text:s/><text:a xlink:href="https://successforkidswithhearingloss.com/for-professionals/demonstrations-simulated-listening-with-hearing-loss-devices/" office:target-frame-name="_top" xlink:show="replace"><text:span text:style-name="Hyperlink">here.</text:span></text:a></text:p>
            </text:list-item>
          </text:list>
        </text:list-item>
      </text:list>
      <text:p text:style-name="P18"><draw:frame draw:z-index="251661312" draw:style-name="a2" draw:name="Picture 3" text:anchor-type="paragraph" svg:x="-0.0625in" svg:y="0.27569in" svg:width="1.32431in" svg:height="1.09653in" style:rel-width="scale" style:rel-height="scale"><draw:image xlink:href="media/image2.png" xlink:type="simple" xlink:show="embed" xlink:actuate="onLoad"/><svg:title/><svg:desc/></draw:frame></text:p>
      <text:p text:style-name="Normal"><text:span text:style-name="T19"><draw:frame draw:z-index="251663360" draw:style-name="a3" draw:name="Picture 4" text:anchor-type="paragraph" svg:x="-0.0625in" svg:y="1.16389in" svg:width="1.32431in" svg:height="1.09653in" style:rel-width="scale" style:rel-height="scale"><draw:image xlink:href="media/image2.png" xlink:type="simple" xlink:show="embed" xlink:actuate="onLoad"/><svg:title/><svg:desc/></draw:frame></text:span><text:span text:style-name="T20">Pace yourself</text:span><text:span text:style-name="T21">.</text:span><text:span text:style-name="T22"><text:s/></text:span>It is the beginning of a new year, and we<text:s/>teachers<text:s/>are all<text:s/>regaining our stride after the summer break. <text:s/>Avoid the temptation to save time by distributing a year’s worth of knowledge on hearing loss<text:s/>to school staff<text:s/>in one sitting. In my experience, this information goes unread, buried under piles of other paperwork, or lost.<text:s/><text:a xlink:href="https://successforkidswithhearingloss.com/for-professionals/teacher-tips/" office:target-frame-name="_top" xlink:show="replace"><text:span text:style-name="Hyperlink">Weekly tips for teachers</text:span></text:a><text:s/>is a great resource for sending important tidbits that can be digested easily and quickly.<text:s/></text:p>
      <text:p text:style-name="ListParagraph"/>
      <text:p text:style-name="ListParagraph"><text:span text:style-name="T23">Be succinct.</text:span><text:span text:style-name="T24"><text:s/></text:span>Whatever you have to say or show<text:s/>teachers or administrators, make it short, and make it specific. Be respectful of your schedule and theirs.</text:p>
      <text:p text:style-name="ListParagraph"/>
      <text:soft-page-break/>
      <text:p text:style-name="ListParagraph"><text:span text:style-name="T25"><draw:frame draw:z-index="251677696" draw:style-name="a4" draw:name="Picture 11" text:anchor-type="paragraph" svg:x="-0.02778in" svg:y="0in" svg:width="1.32431in" svg:height="1.09653in" style:rel-width="scale" style:rel-height="scale"><draw:image xlink:href="media/image2.png" xlink:type="simple" xlink:show="embed" xlink:actuate="onLoad"/><svg:title/><svg:desc/></draw:frame></text:span><text:span text:style-name="T26">Be prepared to check hearing technology.</text:span><text:span text:style-name="T27"><text:s/></text:span>As an itinerant teacher of the deaf/hard of hearing I am used to transporting a multitude of supplies. One thing I try never to be without is my bag of hearing technology paraphernalia. I have a small bag with monitor earphones, a “wand”, extra batteries of all sizes, a hearing aid stethoscope, alcohol wipes, a hearing aid multi-use tool, FM lapel mike clips, and scissors. <text:s/>It has repeatedly saved time for me and my students.</text:p>
      <text:p text:style-name="ListParagraph"/>
      <text:p text:style-name="P28"><text:span text:style-name="T29"><draw:frame draw:z-index="251665408" draw:style-name="a5" draw:name="Picture 5" text:anchor-type="paragraph" svg:x="-0.02778in" svg:y="0in" svg:width="1.32431in" svg:height="1.09653in" style:rel-width="scale" style:rel-height="scale"><draw:image xlink:href="media/image2.png" xlink:type="simple" xlink:show="embed" xlink:actuate="onLoad"/><svg:title/><svg:desc/></draw:frame></text:span><text:span text:style-name="T30">Keep accurate records.<text:s/></text:span><text:span text:style-name="T31"><text:s/></text:span>This is much easier said than done, but it is so important. I am often<text:s/>asked when I last saw a student; What was said at the meeting with __’s teacher?; Have I talked to the interpreter, parent, audiologist<text:s/>about….?, What did you find when you assessed….?; What are is ___’s reading level, strengths?<text:s/>What<text:s/>data<text:s/>are you basing your decision to…?<text:s/>and the list goes on.<text:s/>Data is the driving force for all we do. It is not only essential; it is<text:s/>difficult to refute.</text:p>
      <text:p text:style-name="P32"><text:span text:style-name="T33"><draw:frame draw:z-index="251667456" draw:style-name="a6" draw:name="Picture 6" text:anchor-type="paragraph" svg:x="0.00694in" svg:y="0.05903in" svg:width="1.32431in" svg:height="1.09653in" style:rel-width="scale" style:rel-height="scale"><draw:image xlink:href="media/image2.png" xlink:type="simple" xlink:show="embed" xlink:actuate="onLoad"/><svg:title/><svg:desc/></draw:frame></text:span><text:span text:style-name="T34">Collaborate</text:span><text:span text:style-name="T35"><text:s/>in small groups</text:span><text:span text:style-name="T36">.</text:span><text:span text:style-name="T37"><text:s/></text:span>Itinerant teachers have knowledge about issues affecting<text:s/>learners who are<text:s/>deaf<text:s/>or<text:s/>hard of hearing. General education teachers have knowledge of their grade-level counterparts.<text:s/>Finding time to collaborate can be extremely difficult, but<text:s/>it is<text:s/>worth the effort. <text:s/>When discussing a particular student or group of students, I find that<text:s/>discussion by<text:s/>two to three educators in a group can produce great results. More than four people at the table, and collaboration can become a tedious, overwhelming experience.</text:p>
      <text:p text:style-name="P38"/>
      <text:p text:style-name="ListParagraph"><text:span text:style-name="T39"><draw:frame draw:z-index="251669504" draw:style-name="a7" draw:name="Picture 7" text:anchor-type="paragraph" svg:x="-0.02778in" svg:y="0.04444in" svg:width="1.32431in" svg:height="1.09653in" style:rel-width="scale" style:rel-height="scale"><draw:image xlink:href="media/image2.png" xlink:type="simple" xlink:show="embed" xlink:actuate="onLoad"/><svg:title/><svg:desc/></draw:frame></text:span><text:span text:style-name="T40">Develop a routine.</text:span><text:span text:style-name="T41"><text:s/></text:span>Paperwork such as lesson plans, reports, and mileage can quickly become a monumental task when not done<text:s/>in small steps and<text:s/>when it is fresh on your mind. <text:s/>I strive to<text:s/>take<text:s/>good notes as I am visiting<text:s/>a classroom or seeing a student and not wait “until I have time” to do it. Details have a tendency to be forgotten when I wait until the end of a session or the end of the day. As for mileage, choose a day to input mileage at the end of each week. You will thank yourself when the end of the month arrives.<text:s/></text:p>
      <text:p text:style-name="ListParagraph"><draw:frame draw:z-index="251671552" draw:style-name="a8" draw:name="Picture 8" text:anchor-type="paragraph" svg:x="-0.04861in" svg:y="0.1375in" svg:width="1.32431in" svg:height="1.09653in" style:rel-width="scale" style:rel-height="scale"><draw:image xlink:href="media/image2.png" xlink:type="simple" xlink:show="embed" xlink:actuate="onLoad"/><svg:title/><svg:desc/></draw:frame></text:p>
      <text:p text:style-name="ListParagraph"><text:span text:style-name="T42">Make use of driving time.</text:span><text:span text:style-name="T43"><text:s text:c="2"/></text:span>So much of our day can be consumed by driving.<text:s/>I recently began calculating my average daily time on the road. I have found (and have data to prove it) that I can spend an average of 90 minutes per day traveling between campuses. This<text:s/>time can be made useful for all sorts of tasks such as making<text:s/>phone calls<text:s/>(hands free), confirming that<text:s/>students are present at your next campus, mentally preparing<text:s/>for my next assignment, or as a time to reflect.<text:s/></text:p>
      <text:p text:style-name="ListParagraph"><draw:frame draw:z-index="251673600" draw:style-name="a9" draw:name="Picture 9" text:anchor-type="paragraph" svg:x="-0.06944in" svg:y="0.23819in" svg:width="1.32431in" svg:height="1.09653in" style:rel-width="scale" style:rel-height="scale"><draw:image xlink:href="media/image2.png" xlink:type="simple" xlink:show="embed" xlink:actuate="onLoad"/><svg:title/><svg:desc/></draw:frame></text:p>
      <text:p text:style-name="ListParagraph"><text:span text:style-name="T44">Make things easy on yourself</text:span><text:span text:style-name="T45">.<text:s/></text:span>Fill up your gas tank on Sunday. Keep a stash of edibles in your car. Input all the phone numbers of the schools you currently visit and could potentially visit in<text:s/>your cell phone<text:s/>contact list. I also have hearing aid and FM system helpdesks, my school’s administration, transportation, and<text:s/>IT support in my phone contact list. With their permission, I also collect as many teacher’s phone numbers as possible. This<text:s/>is a great help when I need to send a message to someone quickly.</text:p>
      <text:p text:style-name="ListParagraph"><draw:frame draw:z-index="251675648" draw:style-name="a10" draw:name="Picture 10" text:anchor-type="paragraph" svg:x="-0.10417in" svg:y="0.04097in" svg:width="1.32431in" svg:height="1.09653in" style:rel-width="scale" style:rel-height="scale"><draw:image xlink:href="media/image2.png" xlink:type="simple" xlink:show="embed" xlink:actuate="onLoad"/><svg:title/><svg:desc/></draw:frame></text:p>
      <text:p text:style-name="ListParagraph"><text:span text:style-name="T46">Develop a rapport.</text:span><text:span text:style-name="T47"><text:s/></text:span>Learn the names of all the receptionists, principals, educators, janitors, and support staff with whom you come into contact.<text:s/>This comes from introducing yourself and being seen or heard periodically<text:s/>throughout the school year(s).<text:s/>These are the people who can help you help students and in<text:s/>turn<text:s/>can<text:s/>make your life so much easier.</text:p>
      <text:p text:style-name="ListParagraph"/>
      <text:soft-page-break/>
      <text:p text:style-name="Normal">These are tips gleaned from<text:s/>years of<text:s/>past successes and failures.<text:s/>Tools and resources for itinerant teachers are evolving and improving daily, giving us better ways to communicate and help our students reach their full potential.<text:s/>Itinerant teachers dedicate much of their adult lives to improving the futures of students with hearing loss. It is a passion and an incredibly satisfying vocation.<text:s/>Providing support to students who are deaf and hard of hearing as an itinerant teacher is an experience I continue to enjoy. <text:s/>Wishing<text:s/><text:span text:style-name="T48">YOU</text:span><text:s/>a great year<text:s/>ahead!<text:s/></text:p>
      <text:p text:style-name="P49"/>
      <text:p text:style-name="P50">Resources</text:p>
      <text:p text:style-name="P51">Arnoldi, K. (2014). The accessible general education classroom: strategies to support student success. Retrieved from<text:s/><text:a xlink:href="https://webcasts.successforkidswithhearingloss.com/accessible-classroom/" office:target-frame-name="_top" xlink:show="replace"><text:span text:style-name="Hyperlink">https://webcasts.successforkidswithhearingloss.com/accessible-classroom/</text:span></text:a><text:span text:style-name="Hyperlink"><text:s/></text:span></text:p>
      <text:p text:style-name="P52">Foster, S. &amp; Cue, K. (2008). Roles and responsibilities of itinerant specialist teachers of deaf and hard of hearing students.<text:s/><text:span text:style-name="T53">American Annals of the Deaf 153</text:span>(5), p. 435-449.</text:p>
      <text:p text:style-name="P54">Kluwin, T.N., Morris, C.S., &amp; Clifford, J. (2004). A Rapid ethnography of teachers of the deaf.<text:s/><text:span text:style-name="T55">American Annals of the Deaf 149</text:span>(1), 52-72.</text:p>
      <text:p text:style-name="P56">Luckner, J. An introduction to educating children who are deaf/hard of hearing: Itinerant teaching. Retrieved from<text:s/><text:a xlink:href="http://infanthearing.org/ehdi-ebook/" office:target-frame-name="_top" xlink:show="replace"><text:span text:style-name="Hyperlink">http://infanthearing.org/ehdi-ebook/</text:span></text:a></text:p>
      <text:p text:style-name="P57">Luckner, J. &amp; Ayantoye, C. (2013). Itinerant teachers of students who are deaf or hard of hearing: practices and preparation.<text:s/><text:span text:style-name="T58">Journal of Deaf Studies and Deaf Education 18</text:span>(3), p.<text:s/>409-423. Doi:10.1093/deafed/ent015<text:s/></text:p>
      <text:p text:style-name="P59">Dorn, B. (2018). Five strategies for itinerant teacher of deaf and hard of hearing students.<text:s/><text:span text:style-name="T60">Odyssey 19</text:span>, p. 16-21.</text:p>
      <text:p text:style-name="P61">Marschark,<text:s/>M. (2014). Deaf children are not hearing children who can’t hear. <text:s/>Retrieved from<text:s/><text:a xlink:href="http://www.raisingandeducatingdeafchildren.org/2014/07/01/deaf-children-are-not-hearing-children-who-cant-heartm/" office:target-frame-name="_top" xlink:show="replace"><text:span text:style-name="Hyperlink">http://www.raisingandeducatingdeafchildren.org/2014/07/01/deaf-children-are-not-hearing-children-who-cant-heartm/</text:span></text:a></text:p>
      <text:p text:style-name="Normal"/>
      <text:p text:style-name="Normal"/>
      <text:p text:style-name="Normal"/>
      <text:p text:style-name="Normal">This article was written by itinerant teacher of the deaf/hard of hearing, Brenda Wellen. Brenda has a wealth of experience in working with students with hearing loss and school staff. She<text:s/><text:span text:style-name="T62">began as an aide in a Deaf Education self-contained classroom (5 years). Her first assignment as a teacher of the deaf/hard of hearing was a middle school self-contained classroom for 5 years after which she moved to an elementary self-contained classroom for 8 years, then back to middle school for 3 years as the students were gradually mainstreamed and</text:span><text:span text:style-name="T63"><text:s/></text:span><text:span text:style-name="T64">the job transitioned into itinerant services. She has provided itinerant services for 9 years, working with all ages of children with roles as a parent-infant advisor, itinerant for D/HH students from 3-22, and as a “Supporter” for a adult with hearing loss who is a former student. Brenda is an invited contributor for Bimonthly Update articles.<text:s/></text:span></text:p>
      <text:p text:style-name="Normal"/>
      <text:p text:style-name="Normal"><text:s text:c="2"/></text:p>
      <text:p text:style-name="Normal"/>
      <text:p text:style-name="P6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Hyperlink" style:display-name="Hyperlink" style:family="text" style:parent-style-name="DefaultParagraphFont">
      <style:text-properties fo:color="#0000FF" style:text-underline-type="single" style:text-underline-style="solid" style:text-underline-width="auto" style:text-underline-mode="continuous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5in" fo:page-height="11in" style:print-orientation="portrait" fo:margin-top="0.5in" fo:margin-left="0.5in" fo:margin-bottom="0.2708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2291in"/>
      </style:footer-style>
    </style:page-layout>
    <style:style style:name="T2" style:parent-style-name="Hyperlink" style:family="text">
      <style:text-properties style:use-window-font-color="true" style:text-underline-type="none"/>
    </style:style>
    <style:style style:name="T3" style:parent-style-name="Hyperlink" style:family="text">
      <style:text-properties style:use-window-font-color="true" style:text-underline-type="none"/>
    </style:style>
    <style:style style:name="T4" style:parent-style-name="Hyperlink" style:family="text">
      <style:text-properties style:use-window-font-color="true" style:text-underline-type="none"/>
    </style:style>
  </office:automatic-styles>
  <office:master-styles>
    <style:master-page style:name="MP0" style:page-layout-name="PL0">
      <style:footer>
        <text:p text:style-name="Normal"><text:span text:style-name="T2">2018 © Supporting Success for Children with Hearing Loss. Early October Bimonthly Update. Written b</text:span><text:span text:style-name="T3">y Brenda Wellen</text:span><text:span text:style-name="T4">.<text:s/></text:span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Yna Jimenez</dc:creator>
    <meta:creation-date>2018-09-29T12:58:00Z</meta:creation-date>
    <dc:date>2018-09-29T12:58:00Z</dc:date>
    <meta:print-date>2018-09-13T15:24:00Z</meta:print-date>
    <meta:template xlink:href="Normal" xlink:type="simple"/>
    <meta:editing-cycles>2</meta:editing-cycles>
    <meta:editing-duration>PT60S</meta:editing-duration>
    <meta:document-statistic meta:page-count="3" meta:paragraph-count="19" meta:word-count="1475" meta:character-count="9870" meta:row-count="70" meta:non-whitespace-character-count="8414"/>
  </office:meta>
</office:document-meta>
</file>